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Arial"/>
    </style:style>
    <style:style style:name="P2" style:family="paragraph" style:parent-style-name="Standard">
      <style:paragraph-properties fo:text-align="center" style:justify-single-word="false"/>
      <style:text-properties fo:color="#3333ff" style:font-name="Arial" style:text-underline-style="solid" style:text-underline-width="auto" style:text-underline-color="font-color" fo:font-weight="bold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fo:color="#3333ff" style:font-name="Arial" fo:font-size="16pt" style:text-underline-style="solid" style:text-underline-width="auto" style:text-underline-color="font-color" fo:font-weight="bold" style:font-size-asian="16pt" style:font-weight-asian="bold" style:font-size-complex="16pt" style:font-weight-complex="bold"/>
    </style:style>
    <style:style style:name="P4" style:family="paragraph" style:parent-style-name="Standard" style:list-style-name="L1">
      <style:text-properties style:font-name="Arial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Irrigation du côlon</text:p>
      <text:p text:style-name="P3"/>
      <text:p text:style-name="P2">INFORMATIONS PERSONNELLES</text:p>
      <text:p text:style-name="P1"/>
      <text:p text:style-name="P1">NOM ..................................................................................................</text:p>
      <text:p text:style-name="P1"/>
      <text:p text:style-name="P1">PRÉNOM...........................................................................................</text:p>
      <text:p text:style-name="P1"/>
      <text:p text:style-name="P1">DATE DE NAISSANCE......................................................................</text:p>
      <text:p text:style-name="P1"/>
      <text:p text:style-name="P1">ADRESSE..........................................................................................</text:p>
      <text:p text:style-name="P1">..........................................................................................................</text:p>
      <text:p text:style-name="P1"/>
      <text:p text:style-name="P1"/>
      <text:p text:style-name="P2">BILAN DE SANTE</text:p>
      <text:p text:style-name="P1"/>
      <text:p text:style-name="P1">PATHOLOGIES CONNUES (dates).............................................................................................................................. 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"/>
      <text:p text:style-name="P1">TRAITEMENTS ACTUELS (allopathie, homéopathie, compléments alimentaires etc.)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"/>
      <text:p text:style-name="P1">CHIRURGIE (opérations, examens...)(dates)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"/>
      <text:p text:style-name="P1">douleurs, blessures éventuelles, actuelles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"/>
      <text:p text:style-name="P1"/>
      <text:p text:style-name="P2">HYGIENE INTESTINALE – IRRIGATION DU CÔLON</text:p>
      <text:p text:style-name="P1"/>
      <text:list xml:id="list4190672476077887817" text:style-name="L1">
        <text:list-item>
          <text:p text:style-name="P4">Avez-vous déjà reçu une irrigation du côlon ? <text:s/>(souligner) <text:s/>oui <text:s text:c="3"/>non</text:p>
        </text:list-item>
        <text:list-item>
          <text:p text:style-name="P4">Si, oui, combien ?.........................................................................................................</text:p>
        </text:list-item>
        <text:list-item>
          <text:p text:style-name="P4">Dans quelle démarche ? (hygiène, dysfonctionnement...)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  </text:list-item>
        <text:list-item>
          <text:p text:style-name="P4"><text:soft-page-break/>Avec quels résultats ?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  </text:list-item>
        <text:list-item>
          <text:p text:style-name="P4">Quelle est votre attente en irrigation du côlon ?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  </text:list-item>
        <text:list-item>
          <text:p text:style-name="P4">Questions complémentaires :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  </text:list-item>
      </text:list>
      <text:p text:style-name="P1"/>
      <text:p text:style-name="P1">Lieu ; date : .................................................................................................</text:p>
      <text:p text:style-name="P1"/>
      <text:p text:style-name="P1">Signature</text:p>
      <text:p text:style-name="P1"/>
      <text:p text:style-name="P1">...............................................................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CH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CH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lisabeth </meta:initial-creator>
    <meta:creation-date>2020-11-17T12:07:07.57</meta:creation-date>
    <dc:date>2020-11-17T12:29:09.86</dc:date>
    <dc:creator>Elisabeth </dc:creator>
    <meta:editing-duration>PT5M40S</meta:editing-duration>
    <meta:editing-cycles>1</meta:editing-cycles>
    <meta:generator>OpenOffice/4.1.2$Win32 OpenOffice.org_project/412m3$Build-9782</meta:generator>
    <meta:document-statistic meta:table-count="0" meta:image-count="0" meta:object-count="0" meta:page-count="2" meta:paragraph-count="22" meta:word-count="90" meta:character-count="5483"/>
  </office:meta>
</office:document-meta>
</file>